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mimetype" manifest:media-type="text/plain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automatic-styles>
    <style:style style:name="T1" style:family="text">
      <style:text-properties fo:font-size="12.00pt" fo:font-weight="normal" fo:font-family="'Liberation Serif'" style:font-family-asian="'Liberation Serif'" style:font-family-complex="'Liberation Serif'" fo:background-color="transparent" style:use-window-font-color="true"/>
    </style:style>
    <style:style style:name="P1" style:family="paragraph">
      <style:paragraph-properties fo:line-height="100.00%" fo:text-align="left"/>
    </style:style>
  </office:automatic-styles>
  <office:body>
    <office:text>
      <text:p text:style-name="P1"><text:span text:style-name="T1">Les Boutik's de Gournay et Ferrières </text:span></text:p>
      <text:p text:style-name="P1"><text:span text:style-name="T1">Le 23 décembre 2023 avait lieu un spectacle son et lumière proposé par les boutik’s de Gournay Ferrières et produit par marcoanimation,</text:span></text:p>
      <text:p text:style-name="P1"><text:span text:style-name="T1">Durant 1 heure 30, plus de 50 personnages de dessins animés se sont succédés. </text:span></text:p>
      <text:p text:style-name="P1"><text:span text:style-name="T1">Un retour en enfance où l’on ne pense plus à rien,</text:span></text:p>
    </office:text>
  </office:body>
</office:document-content>
</file>

<file path=styles.xml><?xml version="1.0" encoding="utf-8"?>
<office:document-styles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font-face-decls>
    <style:font-face style:name="Calibri" svg:font-family="Calibri" style:font-family-generic="swiss" style:font-pitch="variable" svg:panose-1="2 15 5 2 2 2 4 3 2 4"/>
  </office:font-face-decls>
  <office:styles>
    <style:default-style style:family="paragraph">
      <style:paragraph-properties style:line-break="strict" fo:text-align="start"/>
      <style:text-properties style:font-name="Calibri" fo:font-size="11pt"/>
    </style:default-style>
  </office:styles>
</office:document-styles>
</file>

<file path=meta.xml><?xml version="1.0" encoding="utf-8"?>
<office:document-meta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dc="http://purl.org/dc/elements/1.1/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>
  <office:meta/>
</office:document-meta>
</file>